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FreeSans" svg:font-family="FreeSans" style:font-family-generic="system" style:font-pitch="variable"/>
  </office:font-face-decls>
  <office:automatic-styles>
    <style:style style:name="P1" style:family="paragraph" style:parent-style-name="Standard">
      <style:text-properties fo:font-weight="bold" style:font-weight-asian="bold" style:font-weight-complex="bold"/>
    </style:style>
    <style:style style:name="P2" style:family="paragraph" style:parent-style-name="Standard">
      <style:text-properties fo:font-weight="normal" style:font-weight-asian="normal" style:font-weight-complex="normal"/>
    </style:style>
    <style:style style:name="P3" style:family="paragraph" style:parent-style-name="Standard" style:list-style-name="L1">
      <style:text-properties fo:font-weight="normal" style:font-weight-asian="normal" style:font-weight-complex="normal"/>
    </style:style>
    <style:style style:name="P4" style:family="paragraph" style:parent-style-name="Standard" style:list-style-name="L2">
      <style:text-properties fo:font-weight="normal" style:font-weight-asian="normal" style:font-weight-complex="normal"/>
    </style:style>
    <style:style style:name="P5" style:family="paragraph" style:parent-style-name="Standard" style:list-style-name="L3">
      <style:text-properties fo:font-weight="normal" style:font-weight-asian="normal" style:font-weight-complex="normal"/>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Dr John David Allsup of Exeter, United Kingdom; DOB 27/08/1977; as of 2nd March 2014</text:p>
      <text:p text:style-name="P2"/>
      <text:p text:style-name="P2">I am certain that psychiatric drug use has caused me brain damage. <text:s/>This needs to be, and must be, investigated by qualified neurologists and specialists with relevant psychological expertise as soon as possible. <text:s/>I am certain also that:</text:p>
      <text:list xml:id="list92682367" text:style-name="L1">
        <text:list-item>
          <text:p text:style-name="P3">Risperidone use from November 2009 to date (see top of this document) has caused:</text:p>
          <text:list>
            <text:list-item>
              <text:p text:style-name="P3">Addiction to Risperidone, so that 1mg is required in a single dose, at least once per 48 hours; and once per week without fail so long as a supply of Risperdal exists (once Risperdal itself ceases production I shall endeavour to end this addiction, not before).</text:p>
            </text:list-item>
            <text:list-item>
              <text:p text:style-name="P3">Addiction to Pornography, caused by total suppression of my libido during the first half of 2010 and the resulting neurochemical rush when interest in sex resumed after the dose was lowered to 5mg Risperidone (in Kewstoke I was prescribed 8mg).</text:p>
            </text:list-item>
            <text:list-item>
              <text:p text:style-name="P3">Other issues yet to be determined</text:p>
            </text:list-item>
          </text:list>
        </text:list-item>
        <text:list-item>
          <text:p text:style-name="P3">Olanazapine use from November 2002, on and off, until the last time in the Kewstoke admission of 2009, where a dose of 20mg was at one point used, has caused:</text:p>
          <text:list>
            <text:list-item>
              <text:p text:style-name="P3">Difficulties managing diet and a craving for sugary comfort foods</text:p>
            </text:list-item>
          </text:list>
        </text:list-item>
        <text:list-item>
          <text:p text:style-name="P3">Haloperidol use from November 2003, has caused my persistence of vision and sound to be affected by hallucinations which require me internally to use mathematical signal processing techniques along with basic emotional contact, so as to differentiate reality from what I actually percieve, which I know for a fact is not an accurate representation of reality.</text:p>
        </text:list-item>
        <text:list-item>
          <text:p text:style-name="P3">Abilify use from March 2005 through February 2009, and on and off later, causes me nervous agitation.</text:p>
        </text:list-item>
        <text:list-item>
          <text:p text:style-name="P3">Either I refused these treatments, or would have done so of mentally capable.</text:p>
        </text:list-item>
        <text:list-item>
          <text:p text:style-name="P3">At least some of this damage is irreversible as my mind now has to harness the artifcats and continually tunes my brain to counteract them at important moments, and needs me to rest and recouperate at others.</text:p>
        </text:list-item>
      </text:list>
      <text:p text:style-name="P2"/>
      <text:p text:style-name="P2">Consequences</text:p>
      <text:list xml:id="list2036900463" text:style-name="L2">
        <text:list-item>
          <text:p text:style-name="P4">I am too afraid of psychiatrists to ever be treated by one again.</text:p>
        </text:list-item>
        <text:list-item>
          <text:p text:style-name="P4">I am too afraid of the side effects of psychiatric drugs to ever take more than the minimum of Risperidone again.</text:p>
        </text:list-item>
        <text:list-item>
          <text:p text:style-name="P4">I will never be able to work under an employment contract except for companies that I own and run.</text:p>
        </text:list-item>
        <text:list-item>
          <text:p text:style-name="P4">I am dependent upon external support, and my friends and family cannot be expected to supply this.</text:p>
        </text:list-item>
      </text:list>
      <text:p text:style-name="P2"/>
      <text:p text:style-name="P2">Request (SQP=Suitably Qualified Professional)</text:p>
      <text:list xml:id="list891449652" text:style-name="L3">
        <text:list-item>
          <text:p text:style-name="P5">Immediate investigation, both psychological and neurological by SQPs</text:p>
        </text:list-item>
        <text:list-item>
          <text:p text:style-name="P5">Trauma and psychological counselling from SQPs</text:p>
        </text:list-item>
        <text:list-item>
          <text:p text:style-name="P5">Bereavement counselling from SQPs</text:p>
        </text:list-item>
        <text:list-item>
          <text:p text:style-name="P5">Investigation of my mathematical ideas by SQPs</text:p>
        </text:list-item>
        <text:list-item>
          <text:p text:style-name="P5">Proper compensation for the loss of my mathematical career, and loss of earnings over ten years, the ideas referred to by (4) should indicate the level of loss (my Dad can probably recall that I claimed to him I had found a potential solution to the P vs NP conjecture, and I am now certain that I have subject to translating it into a form that regular mathematicians can understand).</text:p>
        </text:list-item>
        <text:list-item>
          <text:p text:style-name="P5">Proper psychological support and psychological therapies.</text:p>
        </text:list-item>
      </text:list>
      <text:p text:style-name="P2"/>
      <text:p text:style-name="P2">I am aware that the NHS cannot affort this, so professional psychiatric bodies and pharmaceutical companies which produce psychiatric drugs and sponsor their research and publication in the literature must carry the cos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FreeSans" svg:font-family="FreeSans"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GB"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en" fo:country="GB" style:letter-kerning="true" style:font-name-asian="Droid Sans"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Liberation Sans" fo:font-size="14pt" style:font-name-asian="Droid Sans" style:font-size-asian="14pt" style:font-name-complex="Free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font-name-complex="Free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FreeSans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2cm"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4-03-02T14:11:00</meta:creation-date>
    <dc:date>2014-03-02T14:27:25</dc:date>
    <meta:editing-duration>P0D</meta:editing-duration>
    <meta:editing-cycles>1</meta:editing-cycles>
    <meta:document-statistic meta:table-count="0" meta:image-count="0" meta:object-count="0" meta:page-count="1" meta:paragraph-count="25" meta:word-count="551" meta:character-count="639" meta:non-whitespace-character-count="2727"/>
    <meta:generator>LibreOffice/3.5$Linux_X86_64 LibreOffice_project/350m1$Build-2</meta:generator>
  </office:meta>
</office:document-meta>
</file>